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programming:test_and_exam"/><text:bookmark-start text:name="__RefHeading___контрольная_работа_и_экзамен_1"/><text:bookmark-start text:name="контрольная_работа_и_экзамен"/>Контрольная работа и экзамен<text:bookmark-end text:name="__RefHeading___контрольная_работа_и_экзамен_1"/><text:bookmark-end text:name="контрольная_работа_и_экзамен"/></text:h>
      <text:p text:style-name="Text_20_body">Контрольная работа и экзамен представляют из себя набор практических и <text:span text:style-name="underline">теоретических</text:span> заданий. Они проходят в специальных курсах на moodle. Перед началом контрольной и экзамена студенты добавляются в специальный курс, а в студенческом чате контрольной работы/экзамена отправляется ссылка на модуль.</text:p>
      <text:p text:style-name="Text_20_body">Каждое правильно выполненное задание <text:span text:style-name="Strong_20_Emphasis">даёт 1 балл</text:span>. <text:span text:style-name="Emphasis">Например, три решенных задания дают 3 балла за контрольную работу/экзамен.</text:span></text:p>
      <text:p text:style-name="Text_20_body"><text:span text:style-name="Strong_20_Emphasis">Результаты выполнения контрольной работы и экзамена могут быть аннулированы</text:span>, если нарушены правила написания дистанционных работ (см <text:a xlink:type="simple" xlink:href="https://se.moevm.pro/doku.php/courses:programming:tbd" text:style-name="Internet_20_link" text:visited-style-name="Visited_20_Internet_20_Link">TBD</text:a>). Также несоблюдение <text:span text:style-name="underline">явно прописанных требований</text:span> (<text:span text:style-name="Emphasis">например, использование динамической памяти или рекурсии</text:span>), указанных в описании к заданию, приведет к аннулированию баллов за это задание. То есть проверки тестирующей системы <text:span text:style-name="Strong_20_Emphasis">может быть недостаточно</text:span> для получения балла за задание.</text:p>
      <text:h text:style-name="Heading_20_2" text:outline-level="2"><text:bookmark-start text:name="__RefHeading___особенности_контрольной_работы_2"/><text:bookmark-start text:name="особенности_контрольной_работы"/>Особенности контрольной работы<text:bookmark-end text:name="__RefHeading___особенности_контрольной_работы_2"/><text:bookmark-end text:name="особенности_контрольной_работы"/></text:h>
      <text:p text:style-name="Text_20_body">На выполнение контрольной работы отводится <text:span text:style-name="Strong_20_Emphasis"><text:span text:style-name="underline">90 минут</text:span></text:span>. Контрольная работа пишется <text:span text:style-name="Strong_20_Emphasis">в один день</text:span> в несколько волн. В одной волне обычно 3-4 группы. Точная дата контрольной работы, распределение групп по волнам и время для каждой из волн <text:span text:style-name="underline">сообщается отдельно за несколько дней до контрольной работы</text:span>.</text:p>
      <text:p text:style-name="Text_20_body"><text:span text:style-name="Strong_20_Emphasis">Отсутствие</text:span> на контрольной работе приравнивается к написанию <text:span text:style-name="Strong_20_Emphasis">её на ноль баллов</text:span>. <text:span text:style-name="Strong_20_Emphasis"><text:span text:style-name="underline">Возможности переписать контрольную работу нет</text:span></text:span>. При уважительной причине пропуска  необходимо предоставить доказательства (<text:span text:style-name="Emphasis">справки, постановления, направления и тп</text:span>) в деканат (см. <text:a xlink:type="simple" xlink:href="https://se.moevm.pro/doku.php/common:exams#я_заболел_и_пропустил_лекцию_практику_контрольную_лабораторную_что_мне_делать_чтобы_ликвидировать_текущие_задолженности" text:style-name="Internet_20_link" text:visited-style-name="Visited_20_Internet_20_Link">Я заболел и пропустил лекцию/практику/контрольную/лабораторную. Что мне делать, чтобы ликвидировать текущие задолженности?</text:a>), затем сообщить куратору дисциплины. После подтверждения уважительной причины в индивидуальном порядке предоставляется возможность написать контрольную.</text:p>
      <text:p text:style-name="Text_20_body">За контрольную работу финальной оценки нет, каждое решенное задание приносит 1 балл в рейтинг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В осеннем семестре результаты <text:span text:style-name="Strong_20_Emphasis"><text:span text:style-name="underline">промежуточной сессии</text:span></text:span> могут быть оценены по итогам контрольной работы. При этом система конвертации количества решенных заданий в оценку аналогично экзамену</text:p>
          </table:table-cell>
        </table:table-row>
      </table:table>
      <text:h text:style-name="Heading_20_2" text:outline-level="2"><text:bookmark-start text:name="__RefHeading___особенности_экзамена_3"/><text:bookmark-start text:name="особенности_экзамена"/>Особенности экзамена<text:bookmark-end text:name="__RefHeading___особенности_экзамена_3"/><text:bookmark-end text:name="особенности_экзамена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Экзамен в случаях, когда студент не согласен со своей оценкой по рейтингу (см. <text:a xlink:type="simple" xlink:href="https://se.moevm.pro/doku.php/courses:programming:rating" text:style-name="Internet_20_link" text:visited-style-name="Visited_20_Internet_20_Link">Рейтинговая система</text:a>) и когда не хватает баллов на положительную (“удовлетворительно” и выше) оценку.</text:p>
          </table:table-cell>
        </table:table-row>
      </table:table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На экзамене задания сложнее, чем на контрольной, потому что экзамен охватывает больший объём знаний и навыков, чем контрольная работа.</text:p>
          </table:table-cell>
        </table:table-row>
      </table:table>
      <text:p text:style-name="Text_20_body">На выполнение экзамена отводится <text:span text:style-name="Strong_20_Emphasis"><text:span text:style-name="underline">120 минут</text:span></text:span>. Дата и время экзамена уточняются за несколько дней до самого экзамена в зависимости от количества сдающих экзамен. По умолчанию датой и временем написания экзамена считается <text:span text:style-name="Strong_20_Emphasis"><text:span text:style-name="Emphasis"><text:span text:style-name="underline">10:00:00 МСК в день экзамена</text:span></text:span></text:span>.</text:p>
      <text:p text:style-name="Text_20_body">Переписать экзамен можно только на пересдачах (<text:a xlink:type="simple" xlink:href="https://se.moevm.pro/doku.php/courses:programming:debts" text:style-name="Internet_20_link" text:visited-style-name="Visited_20_Internet_20_Link">Устранение задолженностей по дисциплине Программирование</text:a>).</text:p>
      <text:p text:style-name="Text_20_body">Оценка за экзамен формируется по количеству решенных заданий следующим образом:</text:p>
      <text:list text:style-name="List_20_1" text:continue-numbering="false">
        <text:list-item>
          <text:p text:style-name="List_20_1_Content_First"> <text:span text:style-name="Emphasis">&lt;3 заданий</text:span> – оценка <text:span text:style-name="Strong_20_Emphasis">“неудовлетворительно”</text:span></text:p>
        </text:list-item>
        <text:list-item>
          <text:p text:style-name="List_20_1_Content"> <text:span text:style-name="Emphasis">3 задания</text:span> – оценка <text:span text:style-name="Strong_20_Emphasis">“удовлетворительно”</text:span></text:p>
        </text:list-item>
        <text:list-item>
          <text:p text:style-name="List_20_1_Content"> <text:span text:style-name="Emphasis">4 задания</text:span> – оценка <text:span text:style-name="Strong_20_Emphasis">“хорошо”</text:span></text:p>
        </text:list-item>
        <text:list-item>
          <text:p text:style-name="List_20_1_Content_Last"> <text:span text:style-name="Emphasis">5 задания</text:span> – оценка <text:span text:style-name="Strong_20_Emphasis">“отлично”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4::03:13</meta:creation-date>
    <dc:creator>Generated</dc:creator>
    <dc:date>2026-08-24T14::03:13</dc:date>
    <dc:language>en-US</dc:language>
    <meta:editing-cycles>1</meta:editing-cycles>
    <meta:editing-duration>PT0S</meta:editing-duration>
    <dc:title>courses:programming:test_and_exam</dc:title>
  </office:meta>
</office:document-meta>
</file>