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0e5d5d908d3e6d439e739f84f545ce.png"/>
  <manifest:file-entry manifest:media-type="image/png" manifest:full-path="Pictures/238ee7b53fa15697cab61fd7c1adfd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es:git_rules"/><text:bookmark-start text:name="__RefHeading___правила_работы_с_репозиториями_в_moevm_repositories_forgejo_1"/><text:bookmark-start text:name="правила_работы_с_репозиториями_в_moevm_repositories_forgejo"/>Правила работы с репозиториями в MOEVM Repositories (Forgejo)<text:bookmark-end text:name="__RefHeading___правила_работы_с_репозиториями_в_moevm_repositories_forgejo_1"/><text:bookmark-end text:name="правила_работы_с_репозиториями_в_moevm_repositories_forgejo"/></text:h>
      <text:h text:style-name="Heading_20_3" text:outline-level="3"><text:bookmark-start text:name="__RefHeading___мастер-классы_по_работе_с_git_2"/><text:bookmark-start text:name="мастер-классы_по_работе_с_git"/>Мастер-классы по работе с git<text:bookmark-end text:name="__RefHeading___мастер-классы_по_работе_с_git_2"/><text:bookmark-end text:name="мастер-классы_по_работе_с_git"/></text:h>
      <text:list text:style-name="Numbering_20_1" text:continue-numbering="false">
        <text:list-item>
          <text:p text:style-name="Numbering_20_1_Content_First"> <text:a xlink:type="simple" xlink:href="https://se.moevm.pro/doku.php/courses:git_rules:git_pull_request_video" text:style-name="Internet_20_link" text:visited-style-name="Visited_20_Internet_20_Link">Как создать свой первый пулл реквест (видео версия)</text:a> </text:p>
        </text:list-item>
        <text:list-item>
          <text:p text:style-name="Numbering_20_1_Content"> <text:a xlink:type="simple" xlink:href="https://se.moevm.pro/doku.php/courses:git_rules:pull_request_creation_steps" text:style-name="Internet_20_link" text:visited-style-name="Visited_20_Internet_20_Link">Пошаговая инструкция по отправке работ на Forgejo для чайников</text:a></text:p>
        </text:list-item>
        <text:list-item>
          <text:p text:style-name="Numbering_20_1_Content_Last"> <text:a xlink:type="simple" xlink:href="https://se.moevm.pro/doku.php/courses:git_rules:pull_request_changes" text:style-name="Internet_20_link" text:visited-style-name="Visited_20_Internet_20_Link">Как внести изменения в pull-request (Короткая версия)</text:a></text:p>
        </text:list-item>
      </text:list>
      <text:h text:style-name="Heading_20_2" text:outline-level="2"><text:bookmark-start text:name="__RefHeading___требования_к_созданию_pull-request_а_3"/><text:bookmark-start text:name="требования_к_созданию_pull-request_а"/>Требования к созданию Pull-Request'а<text:bookmark-end text:name="__RefHeading___требования_к_созданию_pull-request_а_3"/><text:bookmark-end text:name="требования_к_созданию_pull-request_а"/></text:h>
      <text:h text:style-name="Heading_20_3" text:outline-level="3"><text:bookmark-start text:name="__RefHeading___настройки_названия_аккаунта_в_конфигурации_4"/><text:bookmark-start text:name="настройки_названия_аккаунта_в_конфигурации"/>1. Настройки названия аккаунта в конфигурации<text:bookmark-end text:name="__RefHeading___настройки_названия_аккаунта_в_конфигурации_4"/><text:bookmark-end text:name="настройки_названия_аккаунта_в_конфигурации"/></text:h>
      <text:h text:style-name="Heading_20_4" text:outline-level="4"><text:bookmark-start text:name="__RefHeading___текущие_настройки_конфигурации_5"/><text:bookmark-start text:name="текущие_настройки_конфигурации"/>1.1. Текущие настройки конфигурации<text:bookmark-end text:name="__RefHeading___текущие_настройки_конфигурации_5"/><text:bookmark-end text:name="текущие_настройки_конфигурации"/></text:h>
      <text:p text:style-name="Text_20_body">Текущие настройки конфигурации можно вывести командой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it config</text:span> <text:span text:style-name="highlight_re5">--list</text:span></text:p>
          </table:table-cell>
        </table:table-row>
      </table:table>
      <text:p text:style-name="Text_20_body">В выводе этой команды необходимо обратить внимание на первые две строки: <text:span text:style-name="Strong_20_Emphasis">user.name</text:span> и <text:span text:style-name="Strong_20_Emphasis">user.email</text:span>. В них должны быть указаны корретные данные акканута студента.
Свои данные можно найти в настройках аккаунта на git.moevm.info</text:p>
      <text:p text:style-name="Text_20_body"><draw:frame draw:style-name="media" draw:name="Где найти настройки своего аккаунта Legend" text:anchor-type="as-char" draw:z-index="0" svg:width="10.583333333333cm"><draw:text-box><text:p text:style-name="legendcenter"><draw:frame draw:style-name="media" draw:name="Где найти настройки своего аккаунта" text:anchor-type="as-char" draw:z-index="0" svg:width="10.583333333333cm" svg:height="8.3775438596491cm"><draw:image xlink:href="Pictures/510e5d5d908d3e6d439e739f84f545ce.png" xlink:type="simple" xlink:show="embed" xlink:actuate="onLoad"/></draw:frame>Где найти настройки своего аккаунта</text:p></draw:text-box></draw:frame>
<draw:frame draw:style-name="media" draw:name="Где найти данные своего аккаунта Legend" text:anchor-type="as-char" draw:z-index="0" svg:width="10.583333333333cm"><draw:text-box><text:p text:style-name="legendcenter"><draw:frame draw:style-name="media" draw:name="Где найти данные своего аккаунта" text:anchor-type="as-char" draw:z-index="1" svg:width="10.583333333333cm" svg:height="9.3954081632653cm"><draw:image xlink:href="Pictures/238ee7b53fa15697cab61fd7c1adfd06.png" xlink:type="simple" xlink:show="embed" xlink:actuate="onLoad"/></draw:frame>Где найти данные своего аккаунта</text:p></draw:text-box></draw:frame></text:p>
      <text:h text:style-name="Heading_20_4" text:outline-level="4"><text:bookmark-start text:name="__RefHeading___добавление_данных_в_конфигурацию_6"/><text:bookmark-start text:name="добавление_данных_в_конфигурацию"/>1.2. Добавление данных в конфигурацию<text:bookmark-end text:name="__RefHeading___добавление_данных_в_конфигурацию_6"/><text:bookmark-end text:name="добавление_данных_в_конфигурацию"/></text:h>
      <text:p text:style-name="Text_20_body">Свои данные можно добавить следующими командами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git config</text:span> <text:span text:style-name="highlight_re5">--local</text:span> user.email ivan<text:span text:style-name="highlight_sy0">@</text:span>ivanov.com<text:line-break/><text:span text:style-name="highlight_kw2">git config</text:span> <text:span text:style-name="highlight_re5">--local</text:span> user.name IvanIvanov</text:p>
          </table:table-cell>
        </table:table-row>
      </table:table>
      <text:p text:style-name="Text_20_body">, где <text:span text:style-name="Source_20_Text">ivan@ivanov.com</text:span> – это почта, указанная в аккаунте IvanIvanov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Разница между <text:span text:style-name="Source_20_Text">–global</text:span> и <text:span text:style-name="Source_20_Text">–local</text:span> остаётся на <text:a xlink:type="simple" xlink:href="https://git-scm.com/book/en/v2/Customizing-Git-Git-Configuration" text:style-name="Internet_20_link" text:visited-style-name="Visited_20_Internet_20_Link">самостоятельно изучение</text:a>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Проверяйте настройки конфигурации, прежде чем делать Pull Request с <text:span text:style-name="Emphasis">компьютера в компьютерном классе на кафедре</text:span>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Если в компьютерном классе использовался флаг <text:span text:style-name="Source_20_Text">–global</text:span> то очистите свои данные при помощи команд из п. 1.2, чтобы следующий студент на этом компьютере не сделал свой pull-request в другой репозиторий с вашими данными. </text:p>
          </table:table-cell>
        </table:table-row>
      </table:table>
      <text:h text:style-name="Heading_20_3" text:outline-level="3"><text:bookmark-start text:name="__RefHeading___именование_веткифамилия_имя_вид_и_номер_работы_7"/><text:bookmark-start text:name="именование_веткифамилия_имя_вид_и_номер_работы"/>2. Именование ветки: &lt;Фамилия&gt;_&lt;Имя&gt;_&lt;Вид и номер работы&gt;<text:bookmark-end text:name="__RefHeading___именование_веткифамилия_имя_вид_и_номер_работы_7"/><text:bookmark-end text:name="именование_веткифамилия_имя_вид_и_номер_работы"/></text:h>
      <text:p text:style-name="Text_20_body">Пример именования ветки для студента Иванова Ивана, который хочет выполнить первую лабораторную работу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Ivanov_Ivan_lb1</text:p>
          </table:table-cell>
        </table:table-row>
      </table:table>
      <text:p text:style-name="Text_20_body">Для указания лабораторных работ необходим префикс <text:span text:style-name="Source_20_Text">lb</text:span>, а для курсовой работы – <text:span text:style-name="Source_20_Text">cw</text:span>. При этом для курсовой работы номер работы не нужен, так как курсовая работа единственная в семестре.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Название lr или любое другое для лабораторной работы (как и для курсовой работы) засчитано не будет.</text:p>
          </table:table-cell>
        </table:table-row>
      </table:table>
      <text:h text:style-name="Heading_20_3" text:outline-level="3"><text:bookmark-start text:name="__RefHeading___комменарий_коммита_должен_быть_осмысленным_8"/><text:bookmark-start text:name="комменарий_коммита_должен_быть_осмысленным"/>3. Комменарий коммита должен быть осмысленным<text:bookmark-end text:name="__RefHeading___комменарий_коммита_должен_быть_осмысленным_8"/><text:bookmark-end text:name="комменарий_коммита_должен_быть_осмысленным"/></text:h>
      <text:p text:style-name="Text_20_body">Для добавления сообщения к коммиту можно использовать флаг <text:span text:style-name="Source_20_Text">-m</text:span>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git commit</text:span> <text:span text:style-name="highlight_re5">-m</text:span> <text:span text:style-name="highlight_st0">"Ivanov LB1: fixed the corner case in X function"</text:span></text:p>
          </table:table-cell>
        </table:table-row>
      </table:table>
      <text:p text:style-name="Text_20_body"><text:span text:style-name="Strong_20_Emphasis">Комментарий к коммиту должен быть осмысленным</text:span>. Сообщения всех добавленных коммитов должны содержать фамилию и название работы, которая сделана в рамках коммита.</text:p>
      <text:h text:style-name="Heading_20_3" text:outline-level="3"><text:bookmark-start text:name="__RefHeading___каждая_новая_лабораторная_курсовая_контрольная_работа_должна_находиться_в_своей_ветке_которая_обязательно_должна_быть_создана_из_ветки_main_9"/><text:bookmark-start text:name="каждая_новая_лабораторная_курсовая_контрольная_работа_должна_находиться_в_своей_ветке_которая_обязательно_должна_быть_создана_из_ветки_main"/>4. Каждая новая лабораторная/курсовая/контрольная работа должна находиться в своей ветке, которая обязательно должна быть создана из ветки main<text:bookmark-end text:name="__RefHeading___каждая_новая_лабораторная_курсовая_контрольная_работа_должна_находиться_в_своей_ветке_которая_обязательно_должна_быть_создана_из_ветки_main_9"/><text:bookmark-end text:name="каждая_новая_лабораторная_курсовая_контрольная_работа_должна_находиться_в_своей_ветке_которая_обязательно_должна_быть_создана_из_ветки_main"/></text:h>
      <text:p text:style-name="Text_20_body">Пример перехода на ветку main и создания + перехода в новую ветку <text:span text:style-name="Source_20_Text">Ivanov_Ivan_lb3</text:span>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0"># Переход на ветку main</text:span><text:line-break/><text:span text:style-name="highlight_kw2">git checkout</text:span> main<text:line-break/><text:span text:style-name="highlight_co0"># Обновлении локальной ветки main из удаленного репозитория</text:span><text:line-break/><text:span text:style-name="highlight_kw2">git pull</text:span> origin main<text:line-break/><text:span text:style-name="highlight_co0"># Создание и переход на новую ветку</text:span><text:line-break/><text:span text:style-name="highlight_kw2">git</text:span> switch <text:span text:style-name="highlight_re5">-c</text:span> Ivanov_Ivan_lb3</text:p>
          </table:table-cell>
        </table:table-row>
      </table:table>
      <text:h text:style-name="Heading_20_3" text:outline-level="3"><text:bookmark-start text:name="__RefHeading___каждая_лабораторная_курсовая_контрольная_работа_должна_находиться_в_своей_папке_которая_должна_называться_также_как_ветка_10"/><text:bookmark-start text:name="каждая_лабораторная_курсовая_контрольная_работа_должна_находиться_в_своей_папке_которая_должна_называться_также_как_ветка"/>5. Каждая лабораторная/курсовая/контрольная работа должна находиться в своей папке, которая должна называться также, как ветка<text:bookmark-end text:name="__RefHeading___каждая_лабораторная_курсовая_контрольная_работа_должна_находиться_в_своей_папке_которая_должна_называться_также_как_ветка_10"/><text:bookmark-end text:name="каждая_лабораторная_курсовая_контрольная_работа_должна_находиться_в_своей_папке_которая_должна_называться_также_как_ветка"/></text:h>
      <text:p text:style-name="Text_20_body">Пример создания папки на Linux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mkdir</text:span> Ivanov_Ivan_lb3</text:p>
          </table:table-cell>
        </table:table-row>
      </table:table>
      <text:h text:style-name="Heading_20_3" text:outline-level="3"><text:bookmark-start text:name="__RefHeading___в_репозитории_должен_храниться_только_исходный_код_к_лабораторным_и_отчёты_11"/><text:bookmark-start text:name="в_репозитории_должен_храниться_только_исходный_код_к_лабораторным_и_отчёты"/>6. В репозитории должен храниться только исходный код к лабораторным и отчёты<text:bookmark-end text:name="__RefHeading___в_репозитории_должен_храниться_только_исходный_код_к_лабораторным_и_отчёты_11"/><text:bookmark-end text:name="в_репозитории_должен_храниться_только_исходный_код_к_лабораторным_и_отчёты"/></text:h>
      <text:p text:style-name="Text_20_body">Файлы с исходным кодом должны находиться в <text:span text:style-name="Strong_20_Emphasis">папке</text:span> <text:span text:style-name="Source_20_Text">src</text:span> внутри папки с лабораторной работой.
Никаких других файлов не должно быть в pull-request'е.</text:p>
      <text:p text:style-name="Text_20_body">Пример добавления файлов, создания коммита и отправки коммитов на удаленный репозиторий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0"># Добавление файла с исходным кодом</text:span><text:line-break/><text:span text:style-name="highlight_kw2">git add</text:span> Ivanov_Ivan_lb3<text:span text:style-name="highlight_sy0">/</text:span>src<text:span text:style-name="highlight_sy0">/</text:span>main.c<text:line-break/><text:span text:style-name="highlight_co0"># Добавление отчёта, если таковой необходим</text:span><text:line-break/><text:span text:style-name="highlight_kw2">git add</text:span> Ivanov_Ivan_lb3<text:span text:style-name="highlight_sy0">/</text:span>Ivanov_Ivan_lb3.pdf<text:line-break/><text:span text:style-name="highlight_co0"># Создание коммита</text:span><text:line-break/><text:span text:style-name="highlight_kw2">git commit</text:span> <text:span text:style-name="highlight_re5">-m</text:span> <text:span text:style-name="highlight_st0">"Ivanov_Ivan_lb3: done"</text:span><text:line-break/><text:span text:style-name="highlight_co0"># Отправка ветки в удаленный репозиторий</text:span><text:line-break/><text:span text:style-name="highlight_kw2">git push</text:span> origin Ivanov_Ivan_lb3</text:p>
          </table:table-cell>
        </table:table-row>
      </table:table>
      <text:p text:style-name="Text_20_body">В корне репозитория лежит файл <text:span text:style-name="Source_20_Text">README.md</text:span>, в котором явно указаны имя, фамилия и forgejo логин студентов. Все коммиты в pull-request'е должны быть добавлены пользователем соответствующим студенту.</text:p>
      <text:h text:style-name="Heading_20_3" text:outline-level="3"><text:bookmark-start text:name="__RefHeading___именование_pull-request_афамилия_имя_вид_и_номер_работы_12"/><text:bookmark-start text:name="именование_pull-request_афамилия_имя_вид_и_номер_работы"/>7. Именование pull-request'а: &lt;Фамилия&gt;_&lt;Имя&gt;_&lt;Вид и номер работы&gt;<text:bookmark-end text:name="__RefHeading___именование_pull-request_афамилия_имя_вид_и_номер_работы_12"/><text:bookmark-end text:name="именование_pull-request_афамилия_имя_вид_и_номер_работы"/></text:h>
      <text:p text:style-name="Text_20_body">Правила для названия pull-request'а аналогичным правилам именования веток (<text:a xlink:type="simple" xlink:href="#__RefHeading___именование_веткифамилия_имя_вид_и_номер_работы_7" text:style-name="Local_20_link" text:visited-style-name="Visited_20_Local_20_Link">2. Именование ветки: &lt;Фамилия&gt;_&lt;Имя&gt;_&lt;Вид и номер работы&gt;</text:a>)</text:p>
      <text:h text:style-name="Heading_20_3" text:outline-level="3"><text:bookmark-start text:name="__RefHeading___все_добавляемые_изменяемые_удаляемые_файлы_должны_относиться_к_рабочей_папке_13"/><text:bookmark-start text:name="все_добавляемые_изменяемые_удаляемые_файлы_должны_относиться_к_рабочей_папке"/>8. Все добавляемые/изменяемые/удаляемые файлы должны относиться к рабочей папке<text:bookmark-end text:name="__RefHeading___все_добавляемые_изменяемые_удаляемые_файлы_должны_относиться_к_рабочей_папке_13"/><text:bookmark-end text:name="все_добавляемые_изменяемые_удаляемые_файлы_должны_относиться_к_рабочей_папке"/></text:h>
      <text:p text:style-name="Text_20_body">Вне рабочей папки ничего менять нельзя, в том числе удалять чужие рабочие папки и добавлять свои документы в корень репозитория.
Требования распространяется на <text:span text:style-name="Strong_20_Emphasis">все коммиты</text:span> в pull-request'е. Если <text:span text:style-name="Emphasis"><text:span text:style-name="Strong_20_Emphasis">хотя бы один коммит</text:span></text:span> содержит изменение вне рабочей папки, то pull-request считается некорректным.
Недостаточно проверять, что <text:span text:style-name="Strong_20_Emphasis">суммарные изменения</text:span> в pull-request'е не затрагивают изменения вне папки, так как отдельные коммиты могут отменять действия друг друга.</text:p>
      <text:h text:style-name="Heading_20_2" text:outline-level="2"><text:bookmark-start text:name="__RefHeading___автоматическая_проверка_pull-request_ов_14"/><text:bookmark-start text:name="автоматическая_проверка_pull-request_ов"/>Автоматическая проверка pull-request'ов<text:bookmark-end text:name="__RefHeading___автоматическая_проверка_pull-request_ов_14"/><text:bookmark-end text:name="автоматическая_проверка_pull-request_ов"/></text:h>
      <text:p text:style-name="Text_20_body">Каждый открытый pull-request автоматически проверяется на соответствие правилам. В случае, если pull-request содержит нарушения, он закрывается с соответствующим комментарием и на него выставляется метка <text:span text:style-name="Source_20_Text">failed</text:span>.
Дополнительные действия, за которые pull-request будет <text:span text:style-name="Strong_20_Emphasis">автоматически закрыт</text:span>:</text:p>
      <text:list text:style-name="Numbering_20_1" text:continue-numbering="false">
        <text:list-item>
          <text:p text:style-name="Numbering_20_1_Content_First"> Добавление и снятие меток с pull-request'а</text:p>
        </text:list-item>
        <text:list-item>
          <text:p text:style-name="Numbering_20_1_Content"> Добавление файлов с запрещенными расширениями. К запрещенным расширениям относятся .pyc, .o, .exe, .out, .txt</text:p>
        </text:list-item>
        <text:list-item>
          <text:p text:style-name="Numbering_20_1_Content"> Pull-request создан пользователем с forgejo-логином, не соответствующим имени и фамилии, которые указаны в названии pull-request'а.</text:p>
        </text:list-item>
        <text:list-item>
          <text:p text:style-name="Numbering_20_1_Content_Last"> Pull-request содержит коммиты посторонних пользователей</text:p>
        </text:list-item>
      </text:list>
      <text:p text:style-name="Text_20_body">Если проверка была начата, то она заканчивается одним из трех результатов:</text:p>
      <text:list text:style-name="List_20_1" text:continue-numbering="false">
        <text:list-item>
          <text:p text:style-name="List_20_1_Content_First"> всё хорошо (passed),</text:p>
        </text:list-item>
        <text:list-item>
          <text:p text:style-name="List_20_1_Content_Last"> есть нарушения (failed)</text:p>
        </text:list-item>
      </text:list>
      <text:p text:style-name="Text_20_body">В любом из случаев в комментариях к pull-request'у будет написан результат, и на pull-request будет установлена соответствующая метка (passed/failed).</text:p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/>
          <table:table-cell office:value-type="string" table:style-name="tablecell">
            <text:p text:style-name="tablealignleft">Pull-request считается корректным (<text:span text:style-name="Strong_20_Emphasis">т.е. за него можно получить баллы</text:span>), если присутствует метка passed и корректный исходный код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se.moevm.pro/doku.php/courses:tbd" text:style-name="Internet_20_link" text:visited-style-name="Visited_20_Internet_20_Link">Описание меток на pull-request'е (TBD)</text:a></text:p>
        </text:list-item>
        <text:list-item>
          <text:p text:style-name="List_20_1_Content_Last"> <text:a xlink:type="simple" xlink:href="https://se.moevm.pro/doku.php/courses:tbd" text:style-name="Internet_20_link" text:visited-style-name="Visited_20_Internet_20_Link">Гайд по сообщениям автоматической проверяющей системы (TBD)</text:a></text:p>
        </text:list-item>
      </text:list>
      <text:h text:style-name="Heading_20_2" text:outline-level="2"><text:bookmark-start text:name="__RefHeading___что_делать_если_мой_pull_request_был_закрыт_15"/><text:bookmark-start text:name="что_делать_если_мой_pull_request_был_закрыт"/>Что делать, если мой Pull Request был закрыт?<text:bookmark-end text:name="__RefHeading___что_делать_если_мой_pull_request_был_закрыт_15"/><text:bookmark-end text:name="что_делать_если_мой_pull_request_был_закрыт"/></text:h>
      <text:p text:style-name="Text_20_body">Нужно исправить причины, по которым был закрыт Ваш Pull Request, и нажать кнопку «<text:span text:style-name="Strong_20_Emphasis">Reopen</text:span>».</text:p>
      <text:p text:style-name="Text_20_body"><text:span text:style-name="Strong_20_Emphasis">Нельзя создавать новый Pull Request</text:span> при наличии уже существующего с метками преподавателя или комментариями преподавателя. При <text:span text:style-name="underline">нарушении</text:span> данного правила баллы за соответствующую работу <text:span text:style-name="Strong_20_Emphasis">могут быть аннулированы (без возможности перезащиты) или снижены</text:span> на усмотрение преподавателя по лабораторным работам.</text:p>
      <text:p text:style-name="Text_20_body">Если по каким-то причинам <text:span text:style-name="underline">не удаётся исправить</text:span> предыдущий pull request, то необходимо:</text:p>
      <text:list text:style-name="Numbering_20_1" text:continue-numbering="false">
        <text:list-item>
          <text:p text:style-name="Numbering_20_1_Content_First"> В новом pull-request'е оставить <text:span text:style-name="Strong_20_Emphasis">ссылку на предыдущий pull-request</text:span></text:p>
        </text:list-item>
        <text:list-item>
          <text:p text:style-name="Numbering_20_1_Content"> Указать в комментарии <text:span text:style-name="Strong_20_Emphasis">возникшую проблему в предыдущем pull-request</text:span></text:p>
        </text:list-item>
        <text:list-item>
          <text:p text:style-name="Numbering_20_1_Content_Last"> <text:span text:style-name="Strong_20_Emphasis">Сообщить преподавателю</text:span> по лабораторным работам о новом pull-request'е (см. <text:a xlink:type="simple" xlink:href="https://se.moevm.pro/doku.php/courses:communication_rules" text:style-name="Internet_20_link" text:visited-style-name="Visited_20_Internet_20_Link">Правила коммуникации</text:a>)</text:p>
        </text:list-item>
      </text:list>
      <text:h text:style-name="Heading_20_2" text:outline-level="2"><text:bookmark-start text:name="__RefHeading___опечатка_в_названии_аккаунта_в_истории_коммитов_--_что_делать_16"/><text:bookmark-start text:name="опечатка_в_названии_аккаунта_в_истории_коммитов_--_что_делать"/>Опечатка в названии аккаунта в истории коммитов -- что делать?<text:bookmark-end text:name="__RefHeading___опечатка_в_названии_аккаунта_в_истории_коммитов_--_что_делать_16"/><text:bookmark-end text:name="опечатка_в_названии_аккаунта_в_истории_коммитов_--_что_делать"/></text:h>
      <text:p text:style-name="Text_20_body">Часто бывает так, что при настройке <text:span text:style-name="Emphasis">git config</text:span> случаются опечатки в названии аккаунта или почты.
Любой неправильный символ приводит к тому, что система автоматической проверки распознает pull-request как сделанный некорректно. </text:p>
      <text:p text:style-name="Text_20_body">Чтобы исправить данную ошибку необходимо:</text:p>
      <text:list text:style-name="Numbering_20_1" text:continue-numbering="false">
        <text:list-item>
          <text:p text:style-name="Numbering_20_1_Content_First"> Удалить ветку в удаленном репозитории</text:p>
        </text:list-item>
        <text:list-item>
          <text:p text:style-name="Numbering_20_1_Content"> Удалить ветку в локальном репозитории</text:p>
        </text:list-item>
        <text:list-item>
          <text:p text:style-name="Numbering_20_1_Content"> Создать ветку заново</text:p>
        </text:list-item>
        <text:list-item>
          <text:p text:style-name="Numbering_20_1_Content"> Сделать новый коммит</text:p>
        </text:list-item>
        <text:list-item>
          <text:p text:style-name="Numbering_20_1_Content_Last"> Отправить ветку в удаленный репозиторий</text:p>
        </text:list-item>
      </text:list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co0"># Удалить ветку в репозитории (можно сделать из веб версии)</text:span><text:line-break/><text:span text:style-name="highlight_co0"># Настроить git config правильно</text:span><text:line-break/><text:span text:style-name="highlight_kw2">git config</text:span> <text:span text:style-name="highlight_re5">--local</text:span> user.email ivan<text:span text:style-name="highlight_sy0">@</text:span>ivanov.com<text:line-break/><text:span text:style-name="highlight_kw2">git config</text:span> <text:span text:style-name="highlight_re5">--local</text:span> user.name IvanIvanov<text:line-break/><text:span text:style-name="highlight_co0"># Переключиться на ветку main</text:span><text:line-break/><text:span text:style-name="highlight_kw2">git</text:span> switch main<text:line-break/><text:span text:style-name="highlight_co0"># Удалить ветку с неправильным коммитом</text:span><text:line-break/><text:span text:style-name="highlight_kw2">git branch</text:span> <text:span text:style-name="highlight_re5">-d</text:span> Ivanov_Ivan_lb3<text:line-break/><text:span text:style-name="highlight_co0"># Создать ветку</text:span><text:line-break/><text:span text:style-name="highlight_kw2">git</text:span> switch <text:span text:style-name="highlight_re5">-c</text:span> Ivanov_Ivan_lb3<text:line-break/><text:span text:style-name="highlight_co0"># Добавить файлы</text:span><text:line-break/><text:span text:style-name="highlight_kw2">git add</text:span> Ivanov_Ivan_lb3<text:span text:style-name="highlight_sy0">/</text:span>src<text:span text:style-name="highlight_sy0">/</text:span>main.c<text:line-break/><text:span text:style-name="highlight_kw2">git add</text:span> Ivanov_Ivan_lb3<text:span text:style-name="highlight_sy0">/</text:span>Ivanov_Ivan_lb3.pdf<text:line-break/><text:span text:style-name="highlight_co0"># Создать коммит</text:span><text:line-break/><text:span text:style-name="highlight_kw2">git commit</text:span> <text:span text:style-name="highlight_re5">-m</text:span> <text:span text:style-name="highlight_st0">"Ivanov_Ivan_lb3: done"</text:span><text:line-break/><text:span text:style-name="highlight_co0"># Отправить ветку в удаленный репозиторий</text:span><text:line-break/><text:span text:style-name="highlight_kw2">git push</text:span> origin Ivanov_Ivan_lb3</text:p>
          </table:table-cell>
        </table:table-row>
      </table:table>
      <text:h text:style-name="Heading_20_2" text:outline-level="2"><text:bookmark-start text:name="__RefHeading___коммиты_в_ветку_main_17"/><text:bookmark-start text:name="коммиты_в_ветку_main"/>Коммиты в ветку main<text:bookmark-end text:name="__RefHeading___коммиты_в_ветку_main_17"/><text:bookmark-end text:name="коммиты_в_ветку_main"/></text:h>
      <table:table table:style-name="Table">
        <table:table-column table:style-name="odt_auto_style_table_column_14_1"/>
        <table:table-column table:style-name="odt_auto_style_table_column_14_2"/>
        <table:table-row>
          <table:table-cell office:value-type="string" table:style-name="tablecell"/>
          <table:table-cell office:value-type="string" table:style-name="tablecell">
            <text:p text:style-name="tablealignleft">Запрещено делать любые коммиты в ветку main</text:p>
          </table:table-cell>
        </table:table-row>
      </table:table>
      <text:p text:style-name="Text_20_body">Это влечет за собой <text:span text:style-name="Strong_20_Emphasis">минус 1 балл к итоговому рейтингу</text:span>. Штрафной балл начисляется <text:span text:style-name="Strong_20_Emphasis">за каждый коммит!</text:span> Например, если сделано <text:span text:style-name="underline">3 коммита в ветку main</text:span>, то к рейтингу добавляется <text:span text:style-name="underline">3 штрафных балла</text:span>.</text:p>
      <text:h text:style-name="Heading_20_2" text:outline-level="2"><text:bookmark-start text:name="__RefHeading___что_делать_если_я_случайно_выполнил_слияние_merge_своего_pull-request_а_18"/><text:bookmark-start text:name="что_делать_если_я_случайно_выполнил_слияние_merge_своего_pull-request_а"/>Что делать, если я случайно выполнил слияние (merge) своего pull-request'а?<text:bookmark-end text:name="__RefHeading___что_делать_если_я_случайно_выполнил_слияние_merge_своего_pull-request_а_18"/><text:bookmark-end text:name="что_делать_если_я_случайно_выполнил_слияние_merge_своего_pull-request_а"/></text:h>
      <text:list text:style-name="List_20_1" text:continue-numbering="false">
        <text:list-item>
          <text:p text:style-name="List_20_1_Content_First"> Теряются баллы за pull-request и баллы за защиту смерженной лабораторной работы.</text:p>
        </text:list-item>
        <text:list-item>
          <text:p text:style-name="List_20_1_Content"> Для получения баллов за pull-request <text:span text:style-name="Strong_20_Emphasis">решить другой вариант лабораторной работы</text:span></text:p>
          <text:list text:style-name="List_20_1">
            <text:list-item>
              <text:p text:style-name="List_20_1_Content"> «Другой вариант» - следующий после того, который решался до этого</text:p>
            </text:list-item>
            <text:list-item>
              <text:p text:style-name="List_20_1_Content"> Предварительно необходимо проинформировать <text:span text:style-name="Strong_20_Emphasis">преподавателя по лабораторным работам</text:span> (см. <text:a xlink:type="simple" xlink:href="https://se.moevm.pro/doku.php/courses:communication_rules" text:style-name="Internet_20_link" text:visited-style-name="Visited_20_Internet_20_Link">Правила коммуникации</text:a>)</text:p>
            </text:list-item>
            <text:list-item>
              <text:p text:style-name="List_20_1_Content"> После этого можно создать новый pull-request с другим вариантом лабораторной работы</text:p>
            </text:list-item>
            <text:list-item>
              <text:p text:style-name="List_20_1_Content"> В комментарии нового pull-request'а необходимо указать:</text:p>
              <text:list text:style-name="List_20_1">
                <text:list-item>
                  <text:p text:style-name="List_20_1_Content"> Номер вариант, который был до</text:p>
                </text:list-item>
                <text:list-item>
                  <text:p text:style-name="List_20_1_Content"> Ссылку на предыдущий pull-request</text:p>
                </text:list-item>
                <text:list-item>
                  <text:p text:style-name="List_20_1_Content"> Номер нового вариант в новом pull-request</text:p>
                </text:list-item>
              </text:list>
            </text:list-item>
            <text:list-item>
              <text:p text:style-name="List_20_1_Content"> Если есть занятия по расписанию до крайнего срока, то можно защищать новый pull-request с другим вариантом лабораторной работы</text:p>
              <text:list text:style-name="List_20_1">
                <text:list-item>
                  <text:p text:style-name="List_20_1_Content_Last"> Если самостоятельное слияния pull-request'а сделано после дедлайна, то баллы за защиту лабораторной работой восстановить невозможно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45:33</meta:creation-date>
    <dc:creator>Generated</dc:creator>
    <dc:date>2026-08-24T12::45:33</dc:date>
    <dc:language>en-US</dc:language>
    <meta:editing-cycles>1</meta:editing-cycles>
    <meta:editing-duration>PT0S</meta:editing-duration>
    <dc:title>courses:git_rules</dc:title>
  </office:meta>
</office:document-meta>
</file>