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32ef26cc0861fbc92954422ca6cd8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urses:git_rules:pull_request_creation_steps"/><text:bookmark-start text:name="__RefHeading___пошаговая_инструкция_по_отправке_работ_на_forgejo_для_чайников_1"/><text:bookmark-start text:name="пошаговая_инструкция_по_отправке_работ_на_forgejo_для_чайников"/>Пошаговая инструкция по отправке работ на Forgejo для чайников<text:bookmark-end text:name="__RefHeading___пошаговая_инструкция_по_отправке_работ_на_forgejo_для_чайников_1"/><text:bookmark-end text:name="пошаговая_инструкция_по_отправке_работ_на_forgejo_для_чайников"/></text:h>
      <text:h text:style-name="Heading_20_3" text:outline-level="3"><text:bookmark-start text:name="__RefHeading___предварительная_подготовка_2"/><text:bookmark-start text:name="предварительная_подготовка"/>Предварительная подготовка<text:bookmark-end text:name="__RefHeading___предварительная_подготовка_2"/><text:bookmark-end text:name="предварительная_подготовка"/></text:h>
      <text:p text:style-name="Text_20_body">Данные шаги нужно сделать только один раз в самом начале:</text:p>
      <text:list text:style-name="Numbering_20_1" text:continue-numbering="false">
        <text:list-item>
          <text:p text:style-name="Numbering_20_1_Content_First"> Установить <text:span text:style-name="Source_20_Text">git</text:span>. Для Ubuntu делается так: <text:span text:style-name="Source_20_Text">sudo apt install git</text:span></text:p>
        </text:list-item>
        <text:list-item>
          <text:p text:style-name="Numbering_20_1_Content"> Настроить git config (как указано здесь <text:a xlink:type="simple" xlink:href="https://se.moevm.pro/doku.php/courses:git_rules#настройки_названия_аккаунта_в_конфигурации" text:style-name="Internet_20_link" text:visited-style-name="Visited_20_Internet_20_Link">1. Настройки названия аккаунта в конфигурации</text:a>)</text:p>
          <text:list text:style-name="Numbering_20_1">
            <text:list-item>
              <text:p text:style-name="Numbering_20_1_Content"> <text:span text:style-name="Source_20_Text">git config –local user.email &lt;your-email&gt;</text:span>, где <text:span text:style-name="Source_20_Text">&lt;your-email&gt;</text:span> – почта, на которую <text:span text:style-name="Strong_20_Emphasis">зарегистрирован forgejo аккаунт</text:span></text:p>
            </text:list-item>
            <text:list-item>
              <text:p text:style-name="Numbering_20_1_Content"> <text:span text:style-name="Source_20_Text">git config –local user.name &lt;your-moevm-login&gt;</text:span>, где <text:span text:style-name="Source_20_Text">&lt;your-moevm-login&gt;</text:span> – <text:span text:style-name="Strong_20_Emphasis">moevm логин</text:span></text:p>
            </text:list-item>
            <text:list-item>
              <text:p text:style-name="Numbering_20_1_Content"> Флаг <text:span text:style-name="Source_20_Text">–local</text:span> задаёт конфиг <text:span text:style-name="Strong_20_Emphasis">только для текущего репозитория</text:span>. Для настройки конфигурации для всей системы (<text:span text:style-name="Strong_20_Emphasis">и всех репозиториев одновременно</text:span>) необходимо использовать флаг <text:span text:style-name="Source_20_Text">–global</text:span></text:p>
            </text:list-item>
          </text:list>
        </text:list-item>
        <text:list-item>
          <text:p text:style-name="Numbering_20_1_Content"> Создать ssh токен для работы с forgejo:</text:p>
          <text:list text:style-name="Numbering_20_1">
            <text:list-item>
              <text:p text:style-name="Numbering_20_1_Content"> <text:a xlink:type="simple" xlink:href="https://docs.github.com/en/authentication/connecting-to-github-with-ssh/generating-a-new-ssh-key-and-adding-it-to-the-ssh-agent" text:style-name="Internet_20_link" text:visited-style-name="Visited_20_Internet_20_Link">Создание ssh токена (github версия)</text:a></text:p>
            </text:list-item>
            <text:list-item>
              <text:p text:style-name="Numbering_20_1_Content_Last"> <text:a xlink:type="simple" xlink:href="https://docs.github.com/en/authentication/connecting-to-github-with-ssh/adding-a-new-ssh-key-to-your-github-account" text:style-name="Internet_20_link" text:visited-style-name="Visited_20_Internet_20_Link">Добавление ssh токена в свой аккаунт (github версия)</text:a></text:p>
            </text:list-item>
          </text:list>
        </text:list-item>
      </text:list>
      <text:h text:style-name="Heading_20_3" text:outline-level="3"><text:bookmark-start text:name="__RefHeading___шаги_3"/><text:bookmark-start text:name="шаги"/>Шаги<text:bookmark-end text:name="__RefHeading___шаги_3"/><text:bookmark-end text:name="шаги"/></text:h>
      <text:list text:style-name="Numbering_20_1" text:continue-numbering="false">
        <text:list-item>
          <text:p text:style-name="Numbering_20_1_Content_First"> Войти в аккаунт на forgejo и перейти в нужный репозиторий</text:p>
        </text:list-item>
        <text:list-item>
          <text:p text:style-name="Numbering_20_1_Content"> Скопировать ссылку для скачивания <draw:frame draw:style-name="media" draw:name="0" text:anchor-type="as-char" draw:z-index="0" svg:width="15.875cm" svg:height="4.0821428571429cm"><draw:image xlink:href="Pictures/932ef26cc0861fbc92954422ca6cd81e.png" xlink:type="simple" xlink:show="embed" xlink:actuate="onLoad"/></draw:frame></text:p>
        </text:list-item>
        <text:list-item>
          <text:p text:style-name="Numbering_20_1_Content"> Открыть терминал и перейти в папку, куда будет скачан репозиторий: <text:span text:style-name="Source_20_Text">cd path/to/the/dir</text:span></text:p>
        </text:list-item>
        <text:list-item>
          <text:p text:style-name="Numbering_20_1_Content"> Скачать репозиторий при помощи <text:span text:style-name="Source_20_Text">git</text:span>: <text:span text:style-name="Source_20_Text">git clone &lt;link&gt;</text:span>, где <text:span text:style-name="Source_20_Text">&lt;link&gt;</text:span> – это скопированная ссылка из шага 2</text:p>
        </text:list-item>
        <text:list-item>
          <text:p text:style-name="Numbering_20_1_Content"> Открыть скачанный репозиторий. Папка называется также как и имя репозитория</text:p>
        </text:list-item>
        <text:list-item>
          <text:p text:style-name="Numbering_20_1_Content"> Создать новую ветку для работы: <text:span text:style-name="Source_20_Text">git switch -c &lt;Фамилия&gt;_&lt;Имя&gt;_&lt;имя-работы&gt;</text:span>.</text:p>
          <text:list text:style-name="Numbering_20_1">
            <text:list-item>
              <text:p text:style-name="Numbering_20_1_Content"> <text:span text:style-name="Strong_20_Emphasis">Внимание</text:span>, если при повторном использовании репозитория (например, если сдаётся уже вторая лабораторная работа), то перед созданием новой ветки необходимо переключиться на основную ветку <text:span text:style-name="Source_20_Text">main</text:span>: <text:span text:style-name="Source_20_Text">git switch main</text:span></text:p>
            </text:list-item>
          </text:list>
        </text:list-item>
        <text:list-item>
          <text:p text:style-name="Numbering_20_1_Content"> Создать папку с <text:span text:style-name="Strong_20_Emphasis">таким же</text:span> названием, как и ветка: <text:span text:style-name="Source_20_Text">mkdir &lt;Фамилия&gt;_&lt;Имя&gt;_&lt;имя-работы&gt;</text:span>. Внутри этой папки создать папку <text:span text:style-name="Source_20_Text">src</text:span></text:p>
        </text:list-item>
        <text:list-item>
          <text:p text:style-name="Numbering_20_1_Content"> Скопировать файлы следующим образом:</text:p>
          <text:list text:style-name="Numbering_20_1">
            <text:list-item>
              <text:p text:style-name="Numbering_20_1_Content"> Файлы с исходным кодом скопировать в <text:span text:style-name="Source_20_Text">&lt;Фамилия&gt;_&lt;Имя&gt;_&lt;имя-работы&gt;/src</text:span></text:p>
            </text:list-item>
            <text:list-item>
              <text:p text:style-name="Numbering_20_1_Content"> Отчёт (<text:span text:style-name="Emphasis"><text:span text:style-name="Strong_20_Emphasis">если требуется</text:span></text:span>) скопировать в <text:span text:style-name="Source_20_Text">&lt;Фамилия&gt;_&lt;Имя&gt;_&lt;имя-работы&gt;</text:span>.</text:p>
              <text:list text:style-name="Numbering_20_1">
                <text:list-item>
                  <text:p text:style-name="Numbering_20_1_Content"> <text:span text:style-name="Strong_20_Emphasis">Внимание</text:span>, отчёт должен называться аналогично ветке и папке: <text:span text:style-name="Source_20_Text">&lt;Фамилия&gt;_&lt;Имя&gt;_&lt;имя-работы&gt;.pdf</text:span></text:p>
                </text:list-item>
              </text:list>
            </text:list-item>
          </text:list>
        </text:list-item>
        <text:list-item>
          <text:p text:style-name="Numbering_20_1_Content"> Добавить новую папку в git-индекс: <text:span text:style-name="Source_20_Text">git add &lt;Фамилия&gt;_&lt;Имя&gt;_&lt;имя-работы&gt;</text:span>. Если скопированы лишние файлы в пункте 8, то можно по отдельности добавлять файлы, например: <text:span text:style-name="Source_20_Text">git add &lt;Фамилия&gt;_&lt;Имя&gt;_&lt;имя-работы&gt;/src/main.c</text:span></text:p>
        </text:list-item>
        <text:list-item>
          <text:p text:style-name="Numbering_20_1_Content"> Создать коммит. Сообщение должно содержать Фамилию, Имя и название работы. Можно использовать имя ветки: <text:span text:style-name="Source_20_Text">git commit -m «&lt;Фамилия&gt;_&lt;Имя&gt;_&lt;имя-работы&gt;: lab done»</text:span></text:p>
        </text:list-item>
        <text:list-item>
          <text:p text:style-name="Numbering_20_1_Content"> Отправить ветку в удаленный репозиторий: <text:span text:style-name="Source_20_Text">git push origin &lt;Фамилия&gt;_&lt;Имя&gt;_&lt;имя-работы&gt;</text:span></text:p>
        </text:list-item>
        <text:list-item>
          <text:p text:style-name="Numbering_20_1_Content"> Перейти в репозиторий на forgejo и открыть вкладку «Pull requests»</text:p>
        </text:list-item>
        <text:list-item>
          <text:p text:style-name="Numbering_20_1_Content"> Нажать кнопку «New pull request»</text:p>
        </text:list-item>
        <text:list-item>
          <text:p text:style-name="Numbering_20_1_Content"> В пункте «merge into» выбрать ветку <text:span text:style-name="Source_20_Text">moevm:main</text:span>, в пункте «pull from» выбрать <text:span text:style-name="Source_20_Text">moevm:&lt;Фамилия&gt;_&lt;Имя&gt;_&lt;имя-работы&gt;</text:span></text:p>
        </text:list-item>
        <text:list-item>
          <text:p text:style-name="Numbering_20_1_Content"> Нажать кнопку «Create pull request»</text:p>
        </text:list-item>
        <text:list-item>
          <text:p text:style-name="Numbering_20_1_Content_Last"> Указать в названии <text:span text:style-name="Source_20_Text">&lt;Фамилия&gt;_&lt;Имя&gt;_&lt;имя-работы&gt;</text:span></text:p>
        </text:list-item>
      </text:list>
      <text:h text:style-name="Heading_20_3" text:outline-level="3"><text:bookmark-start text:name="__RefHeading___пример_4"/><text:bookmark-start text:name="пример"/>Пример<text:bookmark-end text:name="__RefHeading___пример_4"/><text:bookmark-end text:name="пример"/></text:h>
      <text:p text:style-name="Text_20_body">Пример будет показан для следующих данных:</text:p>
      <text:list text:style-name="List_20_1" text:continue-numbering="false">
        <text:list-item>
          <text:p text:style-name="List_20_1_Content_First"> Репозиторий <text:span text:style-name="Source_20_Text">moevm/pr-2024-4341</text:span></text:p>
        </text:list-item>
        <text:list-item>
          <text:p text:style-name="List_20_1_Content"> Фамилия: Иванов</text:p>
        </text:list-item>
        <text:list-item>
          <text:p text:style-name="List_20_1_Content"> Имя: Иван</text:p>
        </text:list-item>
        <text:list-item>
          <text:p text:style-name="List_20_1_Content_Last"> Имя работы: <text:span text:style-name="Source_20_Text">lb3</text:span></text:p>
        </text:list-item>
      </text:list>
      <text:p text:style-name="Text_20_body">Копирование ссылки на репозиторий: <draw:frame draw:style-name="media" draw:name="1" text:anchor-type="as-char" draw:z-index="1" svg:width="15.875cm" svg:height="4.0821428571429cm"><draw:image xlink:href="Pictures/932ef26cc0861fbc92954422ca6cd81e.png" xlink:type="simple" xlink:show="embed" xlink:actuate="onLoad"/></draw:frame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3">cd</text:span> education<text:line-break/><text:span text:style-name="highlight_co0"># Клонирование репозитория (пункты 1-5)</text:span><text:line-break/><text:span text:style-name="highlight_kw2">git clone</text:span> <text:span text:style-name="highlight_kw2">git</text:span><text:span text:style-name="highlight_sy0">@</text:span>github.com:moevm<text:span text:style-name="highlight_sy0">/</text:span>pr-<text:span text:style-name="highlight_nu0">2024</text:span>-<text:span text:style-name="highlight_nu0">4341</text:span>.git<text:line-break/><text:span text:style-name="highlight_kw3">cd</text:span> pr-<text:span text:style-name="highlight_nu0">2024</text:span>-<text:span text:style-name="highlight_nu0">4341</text:span><text:line-break/><text:span text:style-name="highlight_co0"># Создание ветки (пункт 6)</text:span><text:line-break/><text:span text:style-name="highlight_kw2">git</text:span> switch <text:span text:style-name="highlight_re5">-c</text:span> Ivanov_Ivan_lb3<text:line-break/><text:span text:style-name="highlight_co0"># Создание папки (пункт 7)</text:span><text:line-break/><text:span text:style-name="highlight_kw2">mkdir</text:span> Ivanov_Ivan_lb3<text:line-break/><text:span text:style-name="highlight_kw2">mkdir</text:span> Ivanov_Ivan_lb3<text:span text:style-name="highlight_sy0">/</text:span>src<text:line-break/><text:span text:style-name="highlight_co0"># Копирование файлов в папку (пункт 8)</text:span><text:line-break/><text:span text:style-name="highlight_kw2">cp</text:span> ~<text:span text:style-name="highlight_sy0">/</text:span>etu<text:span text:style-name="highlight_sy0">/</text:span>programming<text:span text:style-name="highlight_sy0">/</text:span>lb3<text:span text:style-name="highlight_sy0">/</text:span>main.c Ivanov_Ivan_lb3<text:span text:style-name="highlight_sy0">/</text:span>src<text:span text:style-name="highlight_sy0">/</text:span>main.c<text:line-break/><text:span text:style-name="highlight_co0"># Добавление файлов (пункт 9)</text:span><text:line-break/><text:span text:style-name="highlight_kw2">git add</text:span> Ivanov_Ivan_lb3<text:line-break/><text:span text:style-name="highlight_co0"># Создание коммита (пункт 10)</text:span><text:line-break/><text:span text:style-name="highlight_kw2">git commit</text:span> <text:span text:style-name="highlight_re5">-m</text:span> <text:span text:style-name="highlight_st0">"Ivanov_Ivan_lb3: lb3 done"</text:span><text:line-break/><text:span text:style-name="highlight_co0"># Отправка ветки (пункт 11)</text:span><text:line-break/><text:span text:style-name="highlight_kw2">git push</text:span> origin Ivanov_Ivan_lb3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4::01:31</meta:creation-date>
    <dc:creator>Generated</dc:creator>
    <dc:date>2026-08-24T14::01:31</dc:date>
    <dc:language>en-US</dc:language>
    <meta:editing-cycles>1</meta:editing-cycles>
    <meta:editing-duration>PT0S</meta:editing-duration>
    <dc:title>courses:git_rules:pull_request_creation_steps</dc:title>
  </office:meta>
</office:document-meta>
</file>