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urses:git_rules:pull_request_changes"/><text:bookmark-start text:name="__RefHeading___как_внести_изменения_в_pull-request_короткая_версия_1"/><text:bookmark-start text:name="как_внести_изменения_в_pull-request_короткая_версия"/>Как внести изменения в pull-request (Короткая версия)<text:bookmark-end text:name="__RefHeading___как_внести_изменения_в_pull-request_короткая_версия_1"/><text:bookmark-end text:name="как_внести_изменения_в_pull-request_короткая_версия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git</text:span> switch Surname_Name_lbN<text:line-break/><text:span text:style-name="highlight_kw2">git pull</text:span> origin Surname_Name_lbN<text:line-break/><text:span text:style-name="highlight_kw2">git add</text:span> Surname_Name_lbN<text:line-break/><text:span text:style-name="highlight_kw2">git commit</text:span> <text:span text:style-name="highlight_re5">-m</text:span> <text:span text:style-name="highlight_st0">"Surname_Name_lbN: fixed"</text:span><text:line-break/><text:span text:style-name="highlight_kw2">git push</text:span> origin Surname_Name_lbN</text:p>
          </table:table-cell>
        </table:table-row>
      </table:table>
      <text:p text:style-name="Text_20_body">, где <text:span text:style-name="Source_20_Text">Surname</text:span> – ваша фамилия, <text:span text:style-name="Source_20_Text">Name</text:span> – ваше имя, <text:span text:style-name="Source_20_Text">lbN</text:span> – название работ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3::59:59</meta:creation-date>
    <dc:creator>Generated</dc:creator>
    <dc:date>2026-08-24T13::59:59</dc:date>
    <dc:language>en-US</dc:language>
    <meta:editing-cycles>1</meta:editing-cycles>
    <meta:editing-duration>PT0S</meta:editing-duration>
    <dc:title>courses:git_rules:pull_request_changes</dc:title>
  </office:meta>
</office:document-meta>
</file>