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git_rules:git_pull_request_video"/><text:bookmark-start text:name="__RefHeading___как_создать_свой_первый_пулл_реквест_видео_версия_1"/><text:bookmark-start text:name="как_создать_свой_первый_пулл_реквест_видео_версия"/>Как создать свой первый пулл реквест (видео версия)<text:bookmark-end text:name="__RefHeading___как_создать_свой_первый_пулл_реквест_видео_версия_1"/><text:bookmark-end text:name="как_создать_свой_первый_пулл_реквест_видео_версия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идео версия ориентирована на веб-платформу <text:a xlink:type="simple" xlink:href="https://github.com" text:style-name="Internet_20_link" text:visited-style-name="Visited_20_Internet_20_Link">Github</text:a>, однако различие с Forgejo только в оформлении страниц. Сами действия на компьюетере не меняются, а логика действий в веб части одинакова</text:p>
          </table:table-cell>
        </table:table-row>
      </table:table>
      <text:p text:style-name="Text_20_body"><text:a xlink:type="simple" xlink:href="https://disk.yandex.ru/i/ebhUGEPAju56zQ" text:style-name="Internet_20_link" text:visited-style-name="Visited_20_Internet_20_Link">Ссылка на Яндекс.Дис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1:15</meta:creation-date>
    <dc:creator>Generated</dc:creator>
    <dc:date>2026-08-24T14::01:15</dc:date>
    <dc:language>en-US</dc:language>
    <meta:editing-cycles>1</meta:editing-cycles>
    <meta:editing-duration>PT0S</meta:editing-duration>
    <dc:title>courses:git_rules:git_pull_request_video</dc:title>
  </office:meta>
</office:document-meta>
</file>